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Specjalne podziękowanie Dla</text:p>
      <text:p text:style-name="Standard">Drodzy Darczyńcy!</text:p>
      <text:p text:style-name="Standard">WRD KMP Chorzów</text:p>
      <text:p text:style-name="Standard">Patrzymy na wyniki finansowe edycji Złombol 2025 i jedyne, co możemy powiedzieć, to: SZACUNEK! Wasza hojność jest absolut- nie powalająca. Razem, jako wielka złombolowa rodzina, zrobili- śmy coś wielkiego i POBILIŚMY REKORD UZBIERANYCH ŚRODKÓW!</text:p>
      <text:p text:style-name="Standard">ZŁOM BOLX</text:p>
      <text:p text:style-name="Standard">THE CHARITY RALLY</text:p>
      <text:p text:style-name="Standard">100%</text:p>
      <text:p text:style-name="Standard">DLA DZIECI</text:p>
      <text:p text:style-name="Standard">Inwestujemy w ich indywidualny rozwój, aby mogły realizować swoje pasje i marzenia - bo każde dziecko zasługuje na szansę rozwoju talentów.</text:p>
      <text:p text:style-name="Standard">Organizujemy niezapomniane wyjazdy: wakacje, ferie, wycieczki. Tworzymy wspomnienia, które zostaną z nimi na całe życie. Konty- ną bazę na start w dorosłość (tak, te mieszkania wsparcial).</text:p>
      <text:p text:style-name="Standard">Oficjalny wynik zbiórki na pomoc dzieciom z domów dziecka to: nuujemy też projekty usamodzielniania młodzieży, dając im solid- OSZAŁAMIAJĄCE</text:p>
      <text:p text:style-name="Standard">4 088 251,89 ZŁOTYCH!</text:p>
      <text:p text:style-name="Standard">To nie są tylko cyfry, to konkretne szanse, uśmiechy i realna pomoc, która trafi tam, gdzie jest najbardziej potrzebna. Wasz wkład w liczbach:</text:p>
      <text:p text:style-name="Standard">Imprezy towarzyszące Złombolowi to również duże osiągnięcia finansowe! Składak Challenge uzbierał fantastyczną kwotę 27 858 zł,</text:p>
      <text:p text:style-name="Standard">Wpłaty przez KajGo, Siepomaga i konto: 3 579 357,49 zł - potężna a Jednoślad Challenge 32 652 zł. mobilizacja!</text:p>
      <text:p text:style-name="Standard">Środki z 1,5% podatku: 508 894,40 zł każda złotówka ma znaczenie.</text:p>
      <text:p text:style-name="Standard">Co robimy dzięki WAM?</text:p>
      <text:p text:style-name="Standard">Dzięki Waszemu wsparciu możemy działać na wielu frontach. Finansujemy wsparcie psychologiczne dla dzieciaków, pomaga- my im budować pewność siebie i zdrowe relacje.</text:p>
      <text:p text:style-name="Standard">złombol19</text:p>
      <text:p text:style-name="Standard">Jesteśmy wdzięczni za każdy wpłatę, za każdą i za Wasze gigan- tyczne serca. Wasza wiara w nasz cel napędza ten rajd!</text:p>
      <text:p text:style-name="Standard">Dziękujemy, że jesteście częścią tej niesamowitej przygody. To dzięki Wam Złombol to coś więcej niż stary samochód i podróż w nieznane. To realna zmiana świata.</text:p>
      <text:p text:style-name="Standard">Team ZŁOMBOL</text:p>
      <text:p text:style-name="Standard">Do zobaczenia na kolejnej edycji!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5-14T12:17:23.355000000</meta:creation-date>
    <dc:date>2026-05-14T12:19:06.438000000</dc:date>
    <meta:editing-duration>PT1M43S</meta:editing-duration>
    <meta:editing-cycles>1</meta:editing-cycles>
    <meta:document-statistic meta:table-count="0" meta:image-count="0" meta:object-count="0" meta:page-count="1" meta:paragraph-count="23" meta:word-count="269" meta:character-count="1791" meta:non-whitespace-character-count="1545"/>
    <meta:generator>LibreOffice/24.8.2.1$Windows_X86_64 LibreOffice_project/0f794b6e29741098670a3b95d60478a65d05ef13</meta:generator>
  </office:meta>
</office:document-meta>
</file>