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officeooo:rsid="00187cc7" officeooo:paragraph-rsid="000473b8"/>
    </style:style>
    <style:style style:name="T1" style:family="text">
      <style:text-properties officeooo:rsid="000473b8"/>
    </style:style>
    <style:style style:name="T2" style:family="text">
      <style:text-properties officeooo:rsid="001a6c91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Na nagraniu widzimy <text:span text:style-name="T1">trzy </text:span><text:span text:style-name="T2">sceny </text:span><text:span text:style-name="T1">z doprowadzeń zatrzymanych przez mundurowych osób</text:span><text:span text:style-name="T2">. Na początku widzimy</text:span> będzińskiego policjanta podczas <text:span text:style-name="T2">doprowadzenia </text:span><text:span text:style-name="T1">zatrzymanej kobiety do komendy. Kobieta </text:span><text:span text:style-name="T2">ma założone kajdanki na ręce trzymane z tył</text:span><text:span text:style-name="T1">u.</text:span><text:span text:style-name="T2"> </text:span><text:span text:style-name="T1">Następnie widzimy dwóch policjantów, którzy prowadzą zatrzymanego mężczyznę z terenu parkingu do komendy. Ostatnia</text:span><text:span text:style-name="T2"> scena ukazuje doprowadzenie </text:span><text:span text:style-name="T1">zatrzymanego przez umundurowanych policjantów z terenu jednostki Policji do radiowozu.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8-25T11:55:39.980000000</meta:creation-date>
    <dc:date>2026-08-25T11:59:38.853000000</dc:date>
    <meta:editing-duration>PT3M59S</meta:editing-duration>
    <meta:editing-cycles>1</meta:editing-cycles>
    <meta:document-statistic meta:table-count="0" meta:image-count="0" meta:object-count="0" meta:page-count="1" meta:paragraph-count="1" meta:word-count="58" meta:character-count="463" meta:non-whitespace-character-count="406"/>
    <meta:generator>LibreOffice/24.8.2.1$Windows_X86_64 LibreOffice_project/0f794b6e29741098670a3b95d60478a65d05ef13</meta:generator>
  </office:meta>
</office:document-meta>
</file>