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255f7" officeooo:paragraph-rsid="000255f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Film z doprowadzenia</text:p>
      <text:p text:style-name="P1"/>
      <text:p text:style-name="P1">Nagranie przedstawia doprowadzenie zatrzymanego mężczyzny. Nieumundurowany policjant z założoną opaską z napisem POLICJA prowadzi przez teren Komendy Powiatowej Policji w Będzinie mężczyznę z założonymi kajdankami na ręce trzymane z tyłu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5T09:08:29.257000000</meta:creation-date>
    <dc:date>2026-08-05T09:11:57.060000000</dc:date>
    <meta:editing-duration>PT3M27S</meta:editing-duration>
    <meta:editing-cycles>1</meta:editing-cycles>
    <meta:document-statistic meta:table-count="0" meta:image-count="0" meta:object-count="0" meta:page-count="1" meta:paragraph-count="2" meta:word-count="33" meta:character-count="258" meta:non-whitespace-character-count="227"/>
    <meta:generator>LibreOffice/24.8.2.1$Windows_X86_64 LibreOffice_project/0f794b6e29741098670a3b95d60478a65d05ef13</meta:generator>
  </office:meta>
</office:document-meta>
</file>